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ilieumelding, Voorstraat 16 te Utrecht, HZ_MM-23-359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oorstraat 16 te Utrecht</text:span>
          </text:p>
            <text:p text:style-name="common-al">HZ_MM-23-35924</text:p>
            <text:p text:style-name="common-al">Melding Activiteitenbesluit</text:p>
            <text:p text:style-name="common-al">Datum ontvangst: 23 oktober 2023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15439</text:span><text:line-break/><text:date style:data-style-name="dag" text:fixed="true" text:date-value="2023-12-04"/><text:line-break/><text:date style:data-style-name="jaar" text:fixed="true" text:date-value="2023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439</text:span><text:date style:data-style-name="nicedate" text:fixed="true" text:date-value="2023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439</text:span><text:date style:data-style-name="nicedate" text:fixed="true" text:date-value="2023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2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Milieumelding, Voorstraat 16 te Utrecht, HZ_MM-23-35924</meta:user-defined>
    <meta:user-defined meta:name="DCTERMS.W3CDTF/DCTERMS.available">2023-12-04</meta:user-defined>
    <meta:user-defined meta:name="DCTERMS.W3CDTF/OVERHEIDop.jaargang">2023</meta:user-defined>
    <meta:user-defined meta:name="OVERHEIDop.publicationIssue">515439</meta:user-defined>
    <meta:user-defined meta:name="OVERHEIDop.GmbID/DC.identifier">gmb-2023-515439</meta:user-defined>
    <meta:user-defined meta:name="OVERHEIDop.versieInformatie"/>
  </office:meta>
</office:document-meta>
</file>