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hekwerk speelveld, De Flaphoek 15,(naast) Gerkesklooster (kadastraal Drogeham I, 86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Flaphoek 15,(naast) Gerkesklooster (kadastraal Drogeham I, 86) </text:p>
            <text:p text:style-name="common-al">Olo: 7563347</text:p>
            <text:p text:style-name="common-al">het bouwen van een hekwerk speelveld</text:p>
            <text:p text:style-name="common-al">Datum ontvangst: 02 februar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51530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30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30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chtkarspelen - ontvangen aanvraag omgevingsvergunning, het bouwen van een hekwerk speelveld, De Flaphoek 15,(naast) Gerkesklooster (kadastraal Drogeham I, 86)</meta:user-defined>
    <meta:user-defined meta:name="DCTERMS.W3CDTF/DCTERMS.available">2023-02-08</meta:user-defined>
    <meta:user-defined meta:name="DCTERMS.W3CDTF/OVERHEIDop.jaargang">2023</meta:user-defined>
    <meta:user-defined meta:name="OVERHEIDop.publicationIssue">51530</meta:user-defined>
    <meta:user-defined meta:name="OVERHEIDop.GmbID/DC.identifier">gmb-2023-51530</meta:user-defined>
    <meta:user-defined meta:name="OVERHEIDop.versieInformatie"/>
  </office:meta>
</office:document-meta>
</file>