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verkapping aan de zijkant van een bedrijfsgebouw, Kalverstraat 27 te De Meern,  HZ_WABO-23-34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verstraat 27 te De Meern</text:p>
            <text:p text:style-name="common-al">HZ_WABO-23-34518</text:p>
            <text:p text:style-name="common-al">Toelichting: het bouwen van een overkapping aan de zijkant van een bedrijfs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5154</text:span><text:line-break/><text:date style:data-style-name="dag" text:fixed="true" text:date-value="2023-12-04"/><text:line-break/><text:date style:data-style-name="jaar" text:fixed="true" text:date-value="2023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154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154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overkapping aan de zijkant van een bedrijfsgebouw, Kalverstraat 27 te De Meern,  HZ_WABO-23-34518</meta:user-defined>
    <meta:user-defined meta:name="DCTERMS.W3CDTF/DCTERMS.available">2023-12-04</meta:user-defined>
    <meta:user-defined meta:name="DCTERMS.W3CDTF/OVERHEIDop.jaargang">2023</meta:user-defined>
    <meta:user-defined meta:name="OVERHEIDop.publicationIssue">515154</meta:user-defined>
    <meta:user-defined meta:name="OVERHEIDop.GmbID/DC.identifier">gmb-2023-515154</meta:user-defined>
    <meta:user-defined meta:name="OVERHEIDop.versieInformatie"/>
  </office:meta>
</office:document-meta>
</file>