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ntvangen voor bouwen van een twee-kapper woning, Kallestraat ong. 6013 RN Hunsel (perceel B319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24 november 2023 een aanvraag omgevingsvergunning hebben ontvangen voor het bouwen van een twee-kapper woning op locatie Kallestraat ong. 6013 RN Hunsel (perceel B3191 ).</text:p>
            <text:p text:style-name="common-al">De aanvraag is geregistreerd onder zaaknummer Z2023-00001467.</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514872</text:span><text:line-break/><text:date style:data-style-name="dag" text:fixed="true" text:date-value="2023-12-04"/><text:line-break/><text:date style:data-style-name="jaar" text:fixed="true" text:date-value="2023-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4872</text:span><text:date style:data-style-name="nicedate" text:fixed="true" text:date-value="2023-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4872</text:span><text:date style:data-style-name="nicedate" text:fixed="true" text:date-value="2023-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1467</meta:user-defined>
    <meta:user-defined meta:name="DCTERMS.abstract">Betreft: Aanvraag omgevingsvergunning ontvangen </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ontvangen voor bouwen van een twee-kapper woning, Kallestraat ong. 6013 RN Hunsel (perceel B3191 )</meta:user-defined>
    <meta:user-defined meta:name="DCTERMS.W3CDTF/DCTERMS.available">2023-12-04</meta:user-defined>
    <meta:user-defined meta:name="DCTERMS.W3CDTF/OVERHEIDop.jaargang">2023</meta:user-defined>
    <meta:user-defined meta:name="OVERHEIDop.publicationIssue">514872</meta:user-defined>
    <meta:user-defined meta:name="OVERHEIDop.GmbID/DC.identifier">gmb-2023-514872</meta:user-defined>
    <meta:user-defined meta:name="OVERHEIDop.versieInformatie"/>
  </office:meta>
</office:document-meta>
</file>