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office:automatic-styles>
  <office:body>
    <office:text>
      <text:p text:style-name="new_page_staatscourant"/>
      <text:p text:style-name="single-kop-titel">Actualiseren beleidsregel ‘Bodemonderzoek bij bouwen’ en verlengen ‘Beleidsregel bodemonderzoek bij bedrijven’ onder de Omgevingswe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Gemeente Alphen aan den Rijn maken bekend dat op 7 november 2023:</text:p>
            <text:list text:style-name="id1-3-2-2-1-3">
              <text:list-item text:style-override="id1-3-2-2-1-3-1">
                <text:number>•</text:number>
                <text:p text:style-name="al">De ’Notitie Beleidsregels voor bodemonderzoek bij bedrijven’ opnieuw is vastgesteld</text:p>
              </text:list-item>
              <text:list-item text:style-override="id1-3-2-2-1-3-2">
                <text:number>•</text:number>
                <text:p text:style-name="al">De ‘Beleidsregel voorafgaand bodemonderzoek bij bouwactiviteiten onder de Omgevingswet’ geactualiseerd is vastgesteld.</text:p>
              </text:list-item>
            </text:list>
            <text:p text:style-name="tussenkopcur">Waarom worden Beleidsregels voor bodemonderzoek vastgesteld?</text:p>
            <text:p text:style-name="al">Per 1 januari 2024 gaat de Omgevingswet in. Voor de uitvoering van bouw- en milieutaken gelden momenteel de beleidsregels voor bodemonderzoek bij bedrijven uit 2010 en beleidsregels voor bodemonderzoek bij bouwen uit 2013. Deze beleidsregels zijn vastgesteld om een zelfde toetsingskader te hebben voor aanvragers van omgevingsvergunningen voor de activiteiten milieu voor bedrijven en de activiteit bouwen. Deze regels gelden voor het gehele werkgebied van de Omgevingsdienst Midden Holland (ODMH), waar Gemeente Alphen aan den Rijn bij aangesloten is. Deze beleidsregels beperken het aantal gevallen waarin bodemonderzoek bij aanvragen noodzakelijk is. Dit voorkomt onnodig tijdverlies en kosten voor burgers en bedrijven binnen het werkgebied van de ODMH en daarmee ook binnen de gemeente Alphen aan den Rijn. Om onder de in te voeren Omgevingswet te kunnen toetsen aan deze beleidsregels moeten deze beleidsregels vastgesteld te worden als beleidsregels onder de Omgevingswet. De regels gaan daarmee beleidsneutraal over naar de Omgevingswet. Zonder deze beleidsregels moet in veel meer gevallen dan nu bodemonderzoek plaatsvinden.</text:p>
            <text:p text:style-name="tussenkopcur">Bekijken van de beleidsregels</text:p>
            <text:p text:style-name="al">U kunt de beleidsregels vinden op overheid.nl via:</text:p>
            <text:list text:style-name="id1-3-2-2-1-8">
              <text:list-item text:style-override="id1-3-2-2-1-8-1">
                <text:number>•</text:number>
                <text:p text:style-name="al">Bodemonderzoek bij bedrijven: <text:a xlink:href="https://lokaleregelgeving.overheid.nl/CVDR678008/1" xlink:type="simple">https://lokaleregelgeving.overheid.nl/CVDR678008/1</text:a></text:p>
              </text:list-item>
              <text:list-item text:style-override="id1-3-2-2-1-8-2">
                <text:number>•</text:number>
                <text:p text:style-name="al">Bodemonderzoek bij bouwactiviteiten: <text:a xlink:href="https://lokaleregelgeving.overheid.nl/CVDR704655/1" xlink:type="simple">https://lokaleregelgeving.overheid.nl/CVDR704655/1</text:a></text:p>
              </text:list-item>
            </text:list>
            <text:p text:style-name="tussenkopcur">Inwerkingtreding</text:p>
            <text:p text:style-name="al">De beleidsregels treden op 1 januari 2024 in werking. Hiertegen kunt u geen bezwaar maken of in beroep gaan. </text:p>
          </text:section>
        </text:section>
        <text:section text:name="regeling-sluiting_id1-3-2-3" text:style-name="regeling-sluiting">
          <text:section text:name="ondertekening_id1-3-2-3-1">
            <text:p><text:span text:style-name="functie">Burgemeester en wethouders van Alphen aan den Rijn, 6 december 2023.</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514792</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792</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792</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3/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Actualiseren beleidsregel ‘Bodemonderzoek bij bouwen’ en verlengen ‘Beleidsregel bodemonderzoek bij bedrijven’ onder de Omgevingswet</meta:user-defined>
    <meta:user-defined meta:name="DCTERMS.W3CDTF/DCTERMS.available">2023-12-06</meta:user-defined>
    <meta:user-defined meta:name="DCTERMS.W3CDTF/OVERHEIDop.jaargang">2023</meta:user-defined>
    <meta:user-defined meta:name="OVERHEIDop.publicationIssue">514792</meta:user-defined>
    <meta:user-defined meta:name="OVERHEIDop.GmbID/DC.identifier">gmb-2023-514792</meta:user-defined>
    <meta:user-defined meta:name="OVERHEIDop.versieInformatie"/>
  </office:meta>
</office:document-meta>
</file>