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26-01-2023 00:00 hebben wij een aanvraag ontvangen voor het bouwen van een appartementengebouw met 10 appartementen en bergingen aan de Wijnkamp in Goor. Deze aanvraag staat ingeschreven onder zaaknummer 0000426545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last-al">Het betreft hier uitsluitend een kennisgeving. De plannen worden (nog) niet bekend gemaakt. Eventuele bezwaren kunnen pas worden ingediend nadat over de plannen is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51394</text:span><text:line-break/><text:date style:data-style-name="dag" text:fixed="true" text:date-value="2023-02-06"/><text:line-break/><text:date style:data-style-name="jaar" text:fixed="true" text:date-value="2023-0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394</text:span><text:date style:data-style-name="nicedate" text:fixed="true" text:date-value="2023-0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394</text:span><text:date style:data-style-name="nicedate" text:fixed="true" text:date-value="2023-0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426545</meta:user-defined>
    <meta:user-defined meta:name="DCTERMS.abstract">het bouwen van een appartementengebouw met 10 appartementen en bergingen</meta:user-defined>
    <dc:language>nl</dc:language>
    <meta:user-defined meta:name="OVERHEIDop.locatietype/OVERHEIDop.gebiedsmarkering">Punt</meta:user-defined>
    <meta:user-defined meta:name="DC.title">Op 26-01-2023 00:00 hebben wij een aanvraag ontvangen voor het bouwen van een appartementengebouw met 10 appartementen en bergingen aan de Wijnkamp in Goor. Deze aanvraag staat ingeschreven onder zaaknummer 0000426545.</meta:user-defined>
    <meta:user-defined meta:name="DCTERMS.W3CDTF/DCTERMS.available">2023-02-06</meta:user-defined>
    <meta:user-defined meta:name="DCTERMS.W3CDTF/OVERHEIDop.jaargang">2023</meta:user-defined>
    <meta:user-defined meta:name="OVERHEIDop.publicationIssue">51394</meta:user-defined>
    <meta:user-defined meta:name="OVERHEIDop.GmbID/DC.identifier">gmb-2023-51394</meta:user-defined>
    <meta:user-defined meta:name="OVERHEIDop.versieInformatie"/>
  </office:meta>
</office:document-meta>
</file>