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een dakkapel aan de voor en achterzijde van de woning op de locatie G van der Valk Boumanstraat 42, 3461 EL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november 2023 een omgevingsvergunning:</text:p>
            <text:p text:style-name="common-al">- Bouwen;</text:p>
            <text:p text:style-name="common-al">verleend voor de G van der Valk Boumanstraat 42, 3461 EL Linschoten met zaaknummer 217925 en OLO- nummer 7938129. De omgevingsvergunning is op 24 november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17925.</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17925.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13395</text:span><text:line-break/><text:date style:data-style-name="dag" text:fixed="true" text:date-value="2023-12-01"/><text:line-break/><text:date style:data-style-name="jaar" text:fixed="true" text:date-value="2023-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395</text:span><text:date style:data-style-name="nicedate" text:fixed="true" text:date-value="2023-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395</text:span><text:date style:data-style-name="nicedate" text:fixed="true" text:date-value="2023-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plaatsen van een dakkapel aan de voor en achterzijde van de woning op de locatie G van der Valk Boumanstraat 42, 3461 EL Linschoten</meta:user-defined>
    <meta:user-defined meta:name="DCTERMS.W3CDTF/DCTERMS.available">2023-12-01</meta:user-defined>
    <meta:user-defined meta:name="DCTERMS.W3CDTF/OVERHEIDop.jaargang">2023</meta:user-defined>
    <meta:user-defined meta:name="OVERHEIDop.publicationIssue">513395</meta:user-defined>
    <meta:user-defined meta:name="OVERHEIDop.GmbID/DC.identifier">gmb-2023-513395</meta:user-defined>
    <meta:user-defined meta:name="OVERHEIDop.versieInformatie"/>
  </office:meta>
</office:document-meta>
</file>