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cob van Campenstraat 13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weede Jacob van Campenstraat 134 H 1073XZ AmsterdamTweede Jacob van Campenstraat 134-3</text:p>
            <text:p text:style-name="common-al">Looptijd :04-12-2023 t/m 12-10-2024</text:p>
            <text:p text:style-name="common-al">Verzonden naar aanvrager op: 28-11-2023</text:p>
            <text:p text:style-name="common-al">Kenmerk gemeente: Z/23/2257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572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2417</text:span><text:line-break/><text:date style:data-style-name="dag" text:fixed="true" text:date-value="2023-12-01"/><text:line-break/><text:date style:data-style-name="jaar" text:fixed="true" text:date-value="2023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2417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2417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7272</meta:user-defined>
    <meta:user-defined meta:name="DCTERMS.abstract">* Nieuwe datum! Werkzaamheden en vervoer op straat Tweede Jacob van Campenstraat 134 H 1073XZ, Tweede Jacob van Campenstraat 134-3</meta:user-defined>
    <dc:language>nl</dc:language>
    <meta:user-defined meta:name="OVERHEIDop.locatietype/OVERHEIDop.gebiedsmarkering">Punt</meta:user-defined>
    <meta:user-defined meta:name="DC.title">Besluit apv vergunning Verleend - Tweede Jacob van Campenstraat 134-3</meta:user-defined>
    <meta:user-defined meta:name="DCTERMS.W3CDTF/DCTERMS.available">2023-12-01</meta:user-defined>
    <meta:user-defined meta:name="DCTERMS.W3CDTF/OVERHEIDop.jaargang">2023</meta:user-defined>
    <meta:user-defined meta:name="OVERHEIDop.publicationIssue">512417</meta:user-defined>
    <meta:user-defined meta:name="OVERHEIDop.GmbID/DC.identifier">gmb-2023-512417</meta:user-defined>
    <meta:user-defined meta:name="OVERHEIDop.versieInformatie"/>
  </office:meta>
</office:document-meta>
</file>