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Het bouwen van een gaasmatsilo voor mestopslag: Inhoud 1.075m³; Ø 21,36m.; 3m. hoog, Spanjaardsdijk 18 8111RJ Hee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0177ESUITE628892023</text:p>
            <text:p text:style-name="common-al">
            <text:span text:style-name="nadrukvet">Datum afgehandeld:</text:span>
          </text:p>
            <text:p text:style-name="common-al">
            <text:span text:style-name="nadrukvet">Locatie:</text:span> Spanjaardsdijk 18 8111RJ Heeten</text:p>
            <text:p text:style-name="common-al">
            <text:span text:style-name="nadrukvet">Projectomschrijving:</text:span> Het bouwen van een gaasmatsilo voor mestopslag: Inhoud 1.075m³; Ø 21,36m.; 3m. hoog</text:p>
            <text:p text:style-name="last-al">De stukken kunt u digitaal opvragen bij <text:a xlink:href="omgevingsloket@odijsselland.nl" xlink:type="simple">omgevingsloket@odijsselland.nl</text:a>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11492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492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492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8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77ESUITE628892023</meta:user-defined>
    <meta:user-defined meta:name="DCTERMS.abstract">Het bouwen van een gaasmatsilo voor mestopslag: Inhoud 1.075m³; Ø 21,36m.; 3m. hoog</meta:user-defined>
    <dc:language>nl</dc:language>
    <meta:user-defined meta:name="OVERHEIDop.locatietype/OVERHEIDop.gebiedsmarkering">Punt</meta:user-defined>
    <meta:user-defined meta:name="DC.title">Wet milieubeheer melding, Het bouwen van een gaasmatsilo voor mestopslag: Inhoud 1.075m³; Ø 21,36m.; 3m. hoog, Spanjaardsdijk 18 8111RJ Heeten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1492</meta:user-defined>
    <meta:user-defined meta:name="OVERHEIDop.GmbID/DC.identifier">gmb-2023-511492</meta:user-defined>
    <meta:user-defined meta:name="OVERHEIDop.versieInformatie"/>
  </office:meta>
</office:document-meta>
</file>