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een woning, Kuinderboslaan 25 te De Meern,  HZ_WABO-23-337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5 te De Meern</text:p>
            <text:p text:style-name="common-al">HZ_WABO-23-33770</text:p>
            <text:p text:style-name="common-al">Toelichting: het bouwe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1488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488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488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een woning, Kuinderboslaan 25 te De Meern,  HZ_WABO-23-33770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1488</meta:user-defined>
    <meta:user-defined meta:name="OVERHEIDop.GmbID/DC.identifier">gmb-2023-511488</meta:user-defined>
    <meta:user-defined meta:name="OVERHEIDop.versieInformatie"/>
  </office:meta>
</office:document-meta>
</file>