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ANDEREN VAN EEN WONING (KOZIJNEN), SCHANS 33 T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kozijnen) op het perceel Schans 33 te Heerenveen  </text:p>
            <text:p text:style-name="common-al">(28 nov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11109</text:span><text:line-break/><text:date style:data-style-name="dag" text:fixed="true" text:date-value="2023-11-30"/><text:line-break/><text:date style:data-style-name="jaar" text:fixed="true" text:date-value="2023-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1109</text:span><text:date style:data-style-name="nicedate" text:fixed="true" text:date-value="2023-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1109</text:span><text:date style:data-style-name="nicedate" text:fixed="true" text:date-value="2023-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VERANDEREN VAN EEN WONING (KOZIJNEN), SCHANS 33 TE HEERENVEEN</meta:user-defined>
    <meta:user-defined meta:name="DCTERMS.W3CDTF/DCTERMS.available">2023-11-30</meta:user-defined>
    <meta:user-defined meta:name="DCTERMS.W3CDTF/OVERHEIDop.jaargang">2023</meta:user-defined>
    <meta:user-defined meta:name="OVERHEIDop.publicationIssue">511109</meta:user-defined>
    <meta:user-defined meta:name="OVERHEIDop.GmbID/DC.identifier">gmb-2023-511109</meta:user-defined>
    <meta:user-defined meta:name="OVERHEIDop.versieInformatie"/>
  </office:meta>
</office:document-meta>
</file>