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PRINSES MARIJKELAAN NABIJ NUMMERS 9 EN 10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Prinses Marijkelaan nabij nummers 9 en 10 te Oranjewoud (27-11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1081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081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081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PRINSES MARIJKELAAN NABIJ NUMMERS 9 EN 10 ORANJEWOUD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1081</meta:user-defined>
    <meta:user-defined meta:name="OVERHEIDop.GmbID/DC.identifier">gmb-2023-511081</meta:user-defined>
    <meta:user-defined meta:name="OVERHEIDop.versieInformatie"/>
  </office:meta>
</office:document-meta>
</file>