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, Onderdijkse Rijweg kavel 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bouwen van een woning op de locatie Onderdijkse Rijweg kavel 2 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3-00000433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23 november 2023. De gemeente Hendrik-Ido-Ambacht neemt daarover uiterlijk 18 januari 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511023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023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023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433</meta:user-defined>
    <meta:user-defined meta:name="DCTERMS.abstract">Betreft: Aanvraag op locatie Onderdijkse Rijweg kavel 2 </meta:user-defined>
    <dc:language>nl</dc:language>
    <meta:user-defined meta:name="OVERHEIDop.locatietype/OVERHEIDop.gebiedsmarkering">Punt</meta:user-defined>
    <meta:user-defined meta:name="DC.title">Aanvraag vergunning voor het bouwen van een woning, Onderdijkse Rijweg kavel 2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1023</meta:user-defined>
    <meta:user-defined meta:name="OVERHEIDop.GmbID/DC.identifier">gmb-2023-511023</meta:user-defined>
    <meta:user-defined meta:name="OVERHEIDop.versieInformatie"/>
  </office:meta>
</office:document-meta>
</file>