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chelstraat 26-H 1015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Tichelstraat 26-H 1015KT Amsterdam</text:p>
            <text:p text:style-name="common-al">Omschrijving: vernieuwen van de ramen door ramen met isolerend glas, in de gevel aan de  Tichelstraat van het hoekpand</text:p>
            <text:p text:style-name="common-al">Datum ontvangst: 27-11-2023</text:p>
            <text:p text:style-name="common-al">Zaaknummer: Z2023-C010259</text:p>
            <text:p text:style-name="common-al">OLO nummer: 822353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9281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9281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9281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10259</meta:user-defined>
    <meta:user-defined meta:name="DCTERMS.abstract">vernieuwen van de ramen door ramen met isolerend glas, in de gevel aan de  Tichelstraat van het hoekpand</meta:user-defined>
    <dc:language>nl</dc:language>
    <meta:user-defined meta:name="OVERHEIDop.locatietype/OVERHEIDop.gebiedsmarkering">Punt</meta:user-defined>
    <meta:user-defined meta:name="DC.title">Aanvraag omgevingsvergunning Tichelstraat 26-H 1015KT Amsterdam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9281</meta:user-defined>
    <meta:user-defined meta:name="OVERHEIDop.GmbID/DC.identifier">gmb-2023-509281</meta:user-defined>
    <meta:user-defined meta:name="OVERHEIDop.versieInformatie"/>
  </office:meta>
</office:document-meta>
</file>