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Westerstraat 197, Ter Apel, bouwen garage, datum: 1 februar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50901</text:span><text:line-break/><text:date style:data-style-name="dag" text:fixed="true" text:date-value="2023-02-06"/><text:line-break/><text:date style:data-style-name="jaar" text:fixed="true" text:date-value="2023-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01</text:span><text:date style:data-style-name="nicedate" text:fixed="true" text:date-value="2023-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01</text:span><text:date style:data-style-name="nicedate" text:fixed="true" text:date-value="2023-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anvraag omgevingsvergunning bouwen bouwwerk: Westerstraat 197, Ter Apel, bouwen garage, datum: 1 februari 2023</meta:user-defined>
    <meta:user-defined meta:name="DCTERMS.W3CDTF/DCTERMS.available">2023-02-06</meta:user-defined>
    <meta:user-defined meta:name="DCTERMS.W3CDTF/OVERHEIDop.jaargang">2023</meta:user-defined>
    <meta:user-defined meta:name="OVERHEIDop.publicationIssue">50901</meta:user-defined>
    <meta:user-defined meta:name="OVERHEIDop.GmbID/DC.identifier">gmb-2023-50901</meta:user-defined>
    <meta:user-defined meta:name="OVERHEIDop.versieInformatie"/>
  </office:meta>
</office:document-meta>
</file>