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Buiksloterdijk 150 1025WB Amsterdam, Nieuwendammerdijk/Buikslot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trokken: het deels onttrekken van woning voor het exploiteren van een Bed &amp; Breakfast op adres Buiksloterdijk 150 1025WB Amsterdam, Nieuwendammerdijk/Buiksloterdijk </text:p>
            <text:p text:style-name="common-al">Looptijd: 01-07- 2020 t/m 01-07-2028</text:p>
            <text:p text:style-name="common-al">Verzonden naar aanvrager op: 27-11-2023</text:p>
            <text:p text:style-name="common-al">Kenmerk gemeente: Z/20/1754333</text:p>
            <text:p text:style-name="common-al">
            <text:span text:style-name="nadrukvet">Aanvraag ingetrokken voor een Bed &amp; Breakfast vergunning aan Buiksloterdijk 150 1025WB Amsterdam, Nieuwendammerdijk/Buiksloterdijk []</text:span>
          </text:p>
            <text:p text:style-name="common-al">De gemeente Amsterdam behandelde een aanvraag voor een Bed &amp; Breakfast vergunning. De aanvraag trok het verzoek voor een Bed &amp; Breakfast aan Buiksloterdijk 150 1025WB Amsterdam, Nieuwendammerdijk/Buiksloterdijk [] i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aanvraag niet verder behandel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1754333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08339</text:span><text:line-break/><text:date style:data-style-name="dag" text:fixed="true" text:date-value="2023-11-29"/><text:line-break/><text:date style:data-style-name="jaar" text:fixed="true" text:date-value="2023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8339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8339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7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/20/1754333</meta:user-defined>
    <meta:user-defined meta:name="DCTERMS.abstract">B&amp;B vergunning aanvragen - Buiksloterdijk 150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Bed &amp; Breakfast vergunning Buiksloterdijk 150 1025WB Amsterdam, Nieuwendammerdijk/Buiksloterdijk</meta:user-defined>
    <meta:user-defined meta:name="DCTERMS.W3CDTF/DCTERMS.available">2023-11-29</meta:user-defined>
    <meta:user-defined meta:name="DCTERMS.W3CDTF/OVERHEIDop.jaargang">2023</meta:user-defined>
    <meta:user-defined meta:name="OVERHEIDop.publicationIssue">508339</meta:user-defined>
    <meta:user-defined meta:name="OVERHEIDop.GmbID/DC.identifier">gmb-2023-508339</meta:user-defined>
    <meta:user-defined meta:name="OVERHEIDop.versieInformatie"/>
  </office:meta>
</office:document-meta>
</file>