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centrum voor persoonlijke groei, gemeenschap en persoonlijke zorg - 5H3-OW4884, initiatief C4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353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4 september 2023</text:p>
            <text:p text:style-name="common-al">
            <text:span text:style-name="nadrukvet">Omschrijving:</text:span> het bouwen van een centrum voor persoonlijke groei, gemeenschap en persoonlijke zorg</text:p>
            <text:p text:style-name="last-al">
            <text:span text:style-name="nadrukvet">Locatie:</text:span> 5H3-OW4884, initiatief C402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508303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303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303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3536</meta:user-defined>
    <meta:user-defined meta:name="DCTERMS.abstract">Gemeente Almere - verlenging beslistermijn aanvraag omgevingsvergunning - het bouwen van een centrum voor persoonlijke groei, gemeenschap en persoonlijke zorg - 5H3-OW4884, initiatief C4024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centrum voor persoonlijke groei, gemeenschap en persoonlijke zorg - 5H3-OW4884, initiatief C4024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8303</meta:user-defined>
    <meta:user-defined meta:name="OVERHEIDop.GmbID/DC.identifier">gmb-2023-508303</meta:user-defined>
    <meta:user-defined meta:name="OVERHEIDop.versieInformatie"/>
  </office:meta>
</office:document-meta>
</file>