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opbouw op de woning en het bij de woning trekken en ophogen van het naastgelegen bijbehorende bouwwerk, Soendastraat 1 te Utrecht,  HZ_WABO-23-3431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oendastraat 1 te Utrecht</text:p>
            <text:p text:style-name="common-al">HZ_WABO-23-34315</text:p>
            <text:p text:style-name="common-al">Toelichting: het bouwen van een dakopbouw op de woning en het bij de woning trekken en ophogen van het naastgelegen bijbehorende bouwwerk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08002</text:span><text:line-break/><text:date style:data-style-name="dag" text:fixed="true" text:date-value="2023-11-29"/><text:line-break/><text:date style:data-style-name="jaar" text:fixed="true" text:date-value="2023-11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8002</text:span><text:date style:data-style-name="nicedate" text:fixed="true" text:date-value="2023-11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8002</text:span><text:date style:data-style-name="nicedate" text:fixed="true" text:date-value="2023-11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opbouw op de woning en het bij de woning trekken en ophogen van het naastgelegen bijbehorende bouwwerk, Soendastraat 1 te Utrecht,  HZ_WABO-23-34315</meta:user-defined>
    <meta:user-defined meta:name="DCTERMS.W3CDTF/DCTERMS.available">2023-11-29</meta:user-defined>
    <meta:user-defined meta:name="DCTERMS.W3CDTF/OVERHEIDop.jaargang">2023</meta:user-defined>
    <meta:user-defined meta:name="OVERHEIDop.publicationIssue">508002</meta:user-defined>
    <meta:user-defined meta:name="OVERHEIDop.GmbID/DC.identifier">gmb-2023-508002</meta:user-defined>
    <meta:user-defined meta:name="OVERHEIDop.versieInformatie"/>
  </office:meta>
</office:document-meta>
</file>