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chipholpoort 40 2034MB Haarlem, 0392-2023-0125364, het bouwen van 625 woningen en een niet-wonen programma met bijbehorende parkeergarage en semi-openbare ruimte, ontvangen op 24-11-2023</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07941</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941</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941</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3-0125364</meta:user-defined>
    <meta:user-defined meta:name="DCTERMS.abstract">het bouwen van 625 woningen en een niet-wonen programma met bijbehorende parkeergarage en semi-openbare ruimte</meta:user-defined>
    <dc:language>nl</dc:language>
    <meta:user-defined meta:name="OVERHEIDop.locatietype/OVERHEIDop.gebiedsmarkering">Punt</meta:user-defined>
    <meta:user-defined meta:name="DC.title">Gemeente Haarlem, ingekomen aanvraag omgevingsvergunning, Schipholpoort 40 2034MB Haarlem, 0392-2023-0125364, het bouwen van 625 woningen en een niet-wonen programma met bijbehorende parkeergarage en semi-openbare ruimte, ontvangen op 24-11-2023</meta:user-defined>
    <meta:user-defined meta:name="DCTERMS.W3CDTF/DCTERMS.available">2023-11-29</meta:user-defined>
    <meta:user-defined meta:name="DCTERMS.W3CDTF/OVERHEIDop.jaargang">2023</meta:user-defined>
    <meta:user-defined meta:name="OVERHEIDop.publicationIssue">507941</meta:user-defined>
    <meta:user-defined meta:name="OVERHEIDop.GmbID/DC.identifier">gmb-2023-507941</meta:user-defined>
    <meta:user-defined meta:name="OVERHEIDop.versieInformatie"/>
  </office:meta>
</office:document-meta>
</file>