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Voorthuizerweg 2 Nijkerk, het bouwen van een overdekte longeer lood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2455</text:p>
            <text:p text:style-name="common-al">Ontvangen op 23 november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507783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783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783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Voorthuizerweg 2 Nijkerk, het bouwen van een overdekte longeer loods.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7783</meta:user-defined>
    <meta:user-defined meta:name="OVERHEIDop.GmbID/DC.identifier">gmb-2023-507783</meta:user-defined>
    <meta:user-defined meta:name="OVERHEIDop.versieInformatie"/>
  </office:meta>
</office:document-meta>
</file>