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en het isoleren van het hellende dak, Rika Hopperlaan 43 te Utrecht, HZ_WABO-23-3894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ka Hopperlaan 43 te Utrecht</text:span>
          </text:p>
            <text:p text:style-name="common-al">HZ_WABO-23-38946</text:p>
            <text:p text:style-name="common-al">Toelichting: het bouwen van een dakkapel en het isoleren van het hellende dak</text:p>
            <text:p text:style-name="common-al">Datum ontvangst aanvraag: 23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7774</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74</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74</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en het isoleren van het hellende dak, Rika Hopperlaan 43 te Utrecht, HZ_WABO-23-38946</meta:user-defined>
    <meta:user-defined meta:name="DCTERMS.W3CDTF/DCTERMS.available">2023-11-29</meta:user-defined>
    <meta:user-defined meta:name="DCTERMS.W3CDTF/OVERHEIDop.jaargang">2023</meta:user-defined>
    <meta:user-defined meta:name="OVERHEIDop.externeBijlage">Aanvraagdocument  publiceerbaar-A|exb-2023-55835</meta:user-defined>
    <meta:user-defined meta:name="OVERHEIDop.publicationIssue">507774</meta:user-defined>
    <meta:user-defined meta:name="OVERHEIDop.GmbID/DC.identifier">gmb-2023-507774</meta:user-defined>
    <meta:user-defined meta:name="OVERHEIDop.versieInformatie"/>
  </office:meta>
</office:document-meta>
</file>