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overkapping aan Schoutenstraat 124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3W2431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1 november 2023. De gemeente Barneveld neemt daarover waarschijnlijk binnen 8 weken na 21 november 2023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507752</text:span><text:line-break/><text:date style:data-style-name="dag" text:fixed="true" text:date-value="2023-11-29"/><text:line-break/><text:date style:data-style-name="jaar" text:fixed="true" text:date-value="2023-1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7752</text:span><text:date style:data-style-name="nicedate" text:fixed="true" text:date-value="2023-1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7752</text:span><text:date style:data-style-name="nicedate" text:fixed="true" text:date-value="2023-1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2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overkapping aan Schoutenstraat 124 Barneveld</meta:user-defined>
    <meta:user-defined meta:name="DCTERMS.W3CDTF/DCTERMS.available">2023-11-29</meta:user-defined>
    <meta:user-defined meta:name="DCTERMS.W3CDTF/OVERHEIDop.jaargang">2023</meta:user-defined>
    <meta:user-defined meta:name="OVERHEIDop.publicationIssue">507752</meta:user-defined>
    <meta:user-defined meta:name="OVERHEIDop.GmbID/DC.identifier">gmb-2023-507752</meta:user-defined>
    <meta:user-defined meta:name="OVERHEIDop.versieInformatie"/>
  </office:meta>
</office:document-meta>
</file>