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van het evenement “BCL 2023” van 24 t/m 26 november 2023 in het feestpaviljoen bij Leisurepark In de Bandert aan Bandertlaan te Echt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Bandertlaan te Echt / Echt-Susteren / verzonden 20 november 2023 / het organiseren van het evenement “BCL 2023” van 24 t/m 26 november 2023 in het feestpaviljoen bij Leisurepark In de Bander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30 november 2023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07464</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464</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464</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4/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organiseren van het evenement “BCL 2023” van 24 t/m 26 november 2023 in het feestpaviljoen bij Leisurepark In de Bandert aan Bandertlaan te Echt</meta:user-defined>
    <meta:user-defined meta:name="DCTERMS.W3CDTF/DCTERMS.available">2023-11-30</meta:user-defined>
    <meta:user-defined meta:name="DCTERMS.W3CDTF/OVERHEIDop.jaargang">2023</meta:user-defined>
    <meta:user-defined meta:name="OVERHEIDop.publicationIssue">507464</meta:user-defined>
    <meta:user-defined meta:name="OVERHEIDop.GmbID/DC.identifier">gmb-2023-507464</meta:user-defined>
    <meta:user-defined meta:name="OVERHEIDop.versieInformatie"/>
  </office:meta>
</office:document-meta>
</file>