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t milieubeheer melding, Melding mobiel puin breken bouw en sloopafval (05-12-2023 07:00 t/m 29-02-2024 17:00), Kanaalweg 5 7627LH Born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t milieubeheer melding</text:p>
            <text:p text:style-name="common-al">
            <text:span text:style-name="nadrukvet">Kenmerk:</text:span> Z/23/146346</text:p>
            <text:p text:style-name="common-al">
            <text:span text:style-name="nadrukvet">Datum afgehandeld: </text:span>14 november 2023</text:p>
            <text:p text:style-name="common-al">
            <text:span text:style-name="nadrukvet">Locatie:</text:span> Kanaalweg 5 7627LH Bornerbroek</text:p>
            <text:p text:style-name="common-al">
            <text:span text:style-name="nadrukvet">Projectomschrijving:</text:span> Melding mobiel puin breken bouw en sloopafval Kanaalweg 5, Bornerbroek (05-12-2023 07:00 t/m 29-02-2024 17:00)</text:p>
            <text:p text:style-name="last-al">Bovenstaande melding in het kader van het activiteitenbesluit kunt u inzien bij de publieksbalies van het stadhu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507232</text:span><text:line-break/><text:date style:data-style-name="dag" text:fixed="true" text:date-value="2023-11-28"/><text:line-break/><text:date style:data-style-name="jaar" text:fixed="true" text:date-value="2023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7232</text:span><text:date style:data-style-name="nicedate" text:fixed="true" text:date-value="2023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7232</text:span><text:date style:data-style-name="nicedate" text:fixed="true" text:date-value="2023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28/xml/MC-DRP-Melding-3Pas-ZM.xml</meta:user-defined>
    <meta:user-defined meta:name="OVERHEID.Gemeente/DC.creator">Almelo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/23/146346</meta:user-defined>
    <meta:user-defined meta:name="DCTERMS.abstract">Melding mobiel puin breken bouw en sloopafval Kanaalweg 5 Bornerbroek 05-12-2023 07:00 t/m 29-02-2024 17:00</meta:user-defined>
    <dc:language>nl</dc:language>
    <meta:user-defined meta:name="OVERHEIDop.locatietype/OVERHEIDop.gebiedsmarkering">Punt</meta:user-defined>
    <meta:user-defined meta:name="DC.title">Wet milieubeheer melding, Melding mobiel puin breken bouw en sloopafval (05-12-2023 07:00 t/m 29-02-2024 17:00), Kanaalweg 5 7627LH Bornerbroek</meta:user-defined>
    <meta:user-defined meta:name="DCTERMS.W3CDTF/DCTERMS.available">2023-11-28</meta:user-defined>
    <meta:user-defined meta:name="DCTERMS.W3CDTF/OVERHEIDop.jaargang">2023</meta:user-defined>
    <meta:user-defined meta:name="OVERHEIDop.publicationIssue">507232</meta:user-defined>
    <meta:user-defined meta:name="OVERHEIDop.GmbID/DC.identifier">gmb-2023-507232</meta:user-defined>
    <meta:user-defined meta:name="OVERHEIDop.versieInformatie"/>
  </office:meta>
</office:document-meta>
</file>