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24 november 2023 hebben wij de beslistermijn van de aanvraag omgevingsvergunning voor het het bouwen van een carport op het adres Twickelerlaan 1a 7495VG Ambt Delden verlengd. Deze aanvraag staat ingeschreven onder zaaknummer 000059273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Locatie waar de stukken ter inzage liggen</text:span>
          </text:p>
            <text:p text:style-name="last-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 van de Raad van State, Postbus 20019, 2500 EA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507114</text:span><text:line-break/><text:date style:data-style-name="dag" text:fixed="true" text:date-value="2023-11-28"/><text:line-break/><text:date style:data-style-name="jaar" text:fixed="true" text:date-value="2023-11-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7114</text:span><text:date style:data-style-name="nicedate" text:fixed="true" text:date-value="2023-11-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7114</text:span><text:date style:data-style-name="nicedate" text:fixed="true" text:date-value="2023-11-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2/xml/MC-DRP-OmgevingsvergunningAanvraa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592733</meta:user-defined>
    <meta:user-defined meta:name="DCTERMS.abstract">het bouwen van een carport</meta:user-defined>
    <dc:language>nl</dc:language>
    <meta:user-defined meta:name="OVERHEIDop.locatietype/OVERHEIDop.gebiedsmarkering">Punt</meta:user-defined>
    <meta:user-defined meta:name="DC.title">Op 24 november 2023 hebben wij de beslistermijn van de aanvraag omgevingsvergunning voor het het bouwen van een carport op het adres Twickelerlaan 1a 7495VG Ambt Delden verlengd. Deze aanvraag staat ingeschreven onder zaaknummer 0000592733.</meta:user-defined>
    <meta:user-defined meta:name="DCTERMS.W3CDTF/DCTERMS.available">2023-11-28</meta:user-defined>
    <meta:user-defined meta:name="DCTERMS.W3CDTF/OVERHEIDop.jaargang">2023</meta:user-defined>
    <meta:user-defined meta:name="OVERHEIDop.publicationIssue">507114</meta:user-defined>
    <meta:user-defined meta:name="OVERHEIDop.GmbID/DC.identifier">gmb-2023-507114</meta:user-defined>
    <meta:user-defined meta:name="OVERHEIDop.versieInformatie"/>
  </office:meta>
</office:document-meta>
</file>