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romme Leimuidenstraat 1-H 1059E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Kromme Leimuidenstraat 1-H 1059EL Amsterdam</text:p>
            <text:p text:style-name="common-al">Omschrijving: het uitvoeren van een constructieve doorbraak en het intern verwijderen van de schoorsteen</text:p>
            <text:p text:style-name="common-al">Datum ontvangst: 09-11-2023</text:p>
            <text:p text:style-name="common-al">Zaaknummer: Z2023-Z007832</text:p>
            <text:p text:style-name="common-al">OLO nummer: 8186067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06209</text:span><text:line-break/><text:date style:data-style-name="dag" text:fixed="true" text:date-value="2023-11-28"/><text:line-break/><text:date style:data-style-name="jaar" text:fixed="true" text:date-value="2023-1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6209</text:span><text:date style:data-style-name="nicedate" text:fixed="true" text:date-value="2023-1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6209</text:span><text:date style:data-style-name="nicedate" text:fixed="true" text:date-value="2023-1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2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Z007832</meta:user-defined>
    <meta:user-defined meta:name="DCTERMS.abstract">uitvoeren van een constructieve doorbraak en het intern verwijderen van de schoorsteen</meta:user-defined>
    <dc:language>nl</dc:language>
    <meta:user-defined meta:name="OVERHEIDop.locatietype/OVERHEIDop.gebiedsmarkering">Punt</meta:user-defined>
    <meta:user-defined meta:name="DC.title">Aanvraag omgevingsvergunning Kromme Leimuidenstraat 1-H 1059EL Amsterdam</meta:user-defined>
    <meta:user-defined meta:name="DCTERMS.W3CDTF/DCTERMS.available">2023-11-28</meta:user-defined>
    <meta:user-defined meta:name="DCTERMS.W3CDTF/OVERHEIDop.jaargang">2023</meta:user-defined>
    <meta:user-defined meta:name="OVERHEIDop.publicationIssue">506209</meta:user-defined>
    <meta:user-defined meta:name="OVERHEIDop.GmbID/DC.identifier">gmb-2023-506209</meta:user-defined>
    <meta:user-defined meta:name="OVERHEIDop.versieInformatie"/>
  </office:meta>
</office:document-meta>
</file>