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omme Leimuidenstraat 24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Kromme Leimuidenstraat 24 2 1059EN AmsterdamKromme Leimuidenstraat 24-2</text:p>
            <text:p text:style-name="common-al">Looptijd :08-12-2023 t/m 08-12-2023</text:p>
            <text:p text:style-name="common-al">Verzonden naar aanvrager op: 22-11-2023</text:p>
            <text:p text:style-name="common-al">Kenmerk gemeente: Z/23/22584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25846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03790</text:span><text:line-break/><text:date style:data-style-name="dag" text:fixed="true" text:date-value="2023-11-27"/><text:line-break/><text:date style:data-style-name="jaar" text:fixed="true" text:date-value="2023-1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3790</text:span><text:date style:data-style-name="nicedate" text:fixed="true" text:date-value="2023-1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3790</text:span><text:date style:data-style-name="nicedate" text:fixed="true" text:date-value="2023-1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58463</meta:user-defined>
    <meta:user-defined meta:name="DCTERMS.abstract">Werkzaamheden en vervoer op straat Kromme Leimuidenstraat 24 2 1059EN, Kromme Leimuidenstraat 24-2</meta:user-defined>
    <dc:language>nl</dc:language>
    <meta:user-defined meta:name="OVERHEIDop.locatietype/OVERHEIDop.gebiedsmarkering">Punt</meta:user-defined>
    <meta:user-defined meta:name="DC.title">Besluit apv vergunning Verleend - Kromme Leimuidenstraat 24-2</meta:user-defined>
    <meta:user-defined meta:name="DCTERMS.W3CDTF/DCTERMS.available">2023-11-27</meta:user-defined>
    <meta:user-defined meta:name="DCTERMS.W3CDTF/OVERHEIDop.jaargang">2023</meta:user-defined>
    <meta:user-defined meta:name="OVERHEIDop.publicationIssue">503790</meta:user-defined>
    <meta:user-defined meta:name="OVERHEIDop.GmbID/DC.identifier">gmb-2023-503790</meta:user-defined>
    <meta:user-defined meta:name="OVERHEIDop.versieInformatie"/>
  </office:meta>
</office:document-meta>
</file>