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gebruik grond of bouwwerk in strijd met bestemmingsplan: Nomdenweg 1, Ter Apel, toestaan van grote detailhandel, plaatsen van een pui en wijzigen van een brandcompartiment, verzenddatum: 22 nov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03525</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525</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3525</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en gebruik grond of bouwwerk in strijd met bestemmingsplan: Nomdenweg 1, Ter Apel, toestaan van grote detailhandel, plaatsen van een pui en wijzigen van een brandcompartiment, verzenddatum: 22 november 2023;</meta:user-defined>
    <meta:user-defined meta:name="DCTERMS.W3CDTF/DCTERMS.available">2023-11-24</meta:user-defined>
    <meta:user-defined meta:name="DCTERMS.W3CDTF/OVERHEIDop.jaargang">2023</meta:user-defined>
    <meta:user-defined meta:name="OVERHEIDop.publicationIssue">503525</meta:user-defined>
    <meta:user-defined meta:name="OVERHEIDop.GmbID/DC.identifier">gmb-2023-503525</meta:user-defined>
    <meta:user-defined meta:name="OVERHEIDop.versieInformatie"/>
  </office:meta>
</office:document-meta>
</file>