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inzage ontwerpbestemmingsplan ‘Ie - De Koarte Bún 1’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 termijn terinzagelegging ontwerpbestemmingsplan ‘Ie - De Koarte Bún 1’ </text:span>
          </text:p>
            <text:p text:style-name="common-al">In de Nieuwe Dockumer Courant van 22 november 2023 en op de website van de gemeente staat dat het ontwerpbestemmingsplan ter inzage ligt van 22 november 2023 tot en met 3 januari 2024.</text:p>
            <text:p text:style-name="common-al">Abusievelijk is de aankondiging van de terinzagelegging gedaan in het gemeenteblad van de gemeente Dantumadiel. Daarom wordt met deze bekendmaking de termijn voor de inzage verlengd met 2 dagen.</text:p>
            <text:p text:style-name="common-al">Tot en met 5 januari 2024 ligt het ontwerpbestemmingsplan ‘Ie - De Koarte Bún 1’ ter inzage (NL.IMRO.1970.BpIeDekoartebun1-ON01). </text:p>
            <text:p text:style-name="common-al">
            <text:span text:style-name="nadrukvet"/>
          </text:p>
            <text:p text:style-name="common-al">
            <text:span text:style-name="nadrukvet">Wat regelt het bestemmingsplan?</text:span>
          </text:p>
            <text:p text:style-name="common-al">Het bestemmingsplan voorziet in de herbestemming van de bedrijfslocatie De Koarte Bún 1 te Ie. De locatie heeft op dit moment de bestemming ‘Bedrijf’ met aanduiding ‘bedrijfswoning’. Het bestaande gebouw wordt gehandhaafd en wordt gesplitst in twee reguliere woningen.</text:p>
            <text:p text:style-name="common-al">
            <text:span text:style-name="nadrukvet"/>
          </text:p>
            <text:p text:style-name="common-al">
            <text:span text:style-name="nadrukvet">Het ontwerpbestemmingsplan inzien?</text:span>
          </text:p>
            <text:p text:style-name="common-al">U kunt het bestemmingsplan bekijken op <text:a xlink:href="http://www.ruimtelijkeplannen.nl" xlink:type="simple">www.ruimtelijkeplannen.nl</text:a> (<text:a xlink:href="https://www.ruimtelijkeplannen.nl/?planidn=NL.IMRO.1970.BpIeDekoartebun1-ON01" xlink:type="simple">https://www.ruimtelijkeplannen.nl/?planidn=NL.IMRO.1970.BpIeDekoartebun1-ON01</text:a>). </text:p>
            <text:p text:style-name="common-al">Wilt u het bestemmingsplan bekijken in een gemeentehuis? Maak dan een afspraak via telefoonnummer (0519) 29 88 88.</text:p>
            <text:p text:style-name="common-al">
            <text:span text:style-name="nadrukvet"/>
          </text:p>
            <text:p text:style-name="common-al">
            <text:span text:style-name="nadrukvet">Wilt u reageren?</text:span>
          </text:p>
            <text:p text:style-name="common-al">U kunt uw zienswijze van 22 november 2023 tot en met 5 januari 2024 schriftelijk indienen bij de gemeenteraad, Postbus 1, 9100 AA Dokkum. Ook kunt u mondeling reageren. Daarvoor moet u een afspraak maken met het cluster Omjouwing en Ekonomy.</text:p>
            <text:p text:style-name="common-al">
            <text:span text:style-name="nadrukvet"/>
          </text:p>
            <text:p text:style-name="common-al">
            <text:span text:style-name="nadrukvet">Heeft u vragen?</text:span>
          </text:p>
            <text:p text:style-name="common-al">Neem dan contact op met het cluster Omjouwing en Ekonomy, via telefoonnummer (0519) 29 88 88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3425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42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42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3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IeDekoartebun1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RECTIFICATIE inzage ontwerpbestemmingsplan ‘Ie - De Koarte Bún 1’</meta:user-defined>
    <meta:user-defined meta:name="DCTERMS.W3CDTF/DCTERMS.available">2023-11-24</meta:user-defined>
    <meta:user-defined meta:name="DCTERMS.W3CDTF/OVERHEIDop.jaargang">2023</meta:user-defined>
    <meta:user-defined meta:name="OVERHEIDop.publicationIssue">503425</meta:user-defined>
    <meta:user-defined meta:name="OVERHEIDop.GmbID/DC.identifier">gmb-2023-503425</meta:user-defined>
    <meta:user-defined meta:name="OVERHEIDop.versieInformatie"/>
  </office:meta>
</office:document-meta>
</file>