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oorderkerkstraat 10-1 1015N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Noorderkerkstraat 10-1 1015NB Amsterdam</text:p>
            <text:p text:style-name="common-al">Omschrijving: vervangen van de kozijnen in de voorgevel op de eerste verdieping met behoud van de functie wonen</text:p>
            <text:p text:style-name="common-al">Datum ontvangst: 03-11-2023</text:p>
            <text:p text:style-name="common-al">Zaaknummer: Z2023-C009566</text:p>
            <text:p text:style-name="common-al">OLO nummer: 8141611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03266</text:span><text:line-break/><text:date style:data-style-name="dag" text:fixed="true" text:date-value="2023-11-24"/><text:line-break/><text:date style:data-style-name="jaar" text:fixed="true" text:date-value="2023-1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3266</text:span><text:date style:data-style-name="nicedate" text:fixed="true" text:date-value="2023-1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3266</text:span><text:date style:data-style-name="nicedate" text:fixed="true" text:date-value="2023-1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2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C009566</meta:user-defined>
    <meta:user-defined meta:name="DCTERMS.abstract">vervangen van de kozijnen in de voorgevel op de eerste verdieping met behoud van de functie wonen</meta:user-defined>
    <dc:language>nl</dc:language>
    <meta:user-defined meta:name="OVERHEIDop.locatietype/OVERHEIDop.gebiedsmarkering">Punt</meta:user-defined>
    <meta:user-defined meta:name="DC.title">Aanvraag omgevingsvergunning Noorderkerkstraat 10-1 1015NB Amsterdam</meta:user-defined>
    <meta:user-defined meta:name="DCTERMS.W3CDTF/DCTERMS.available">2023-11-24</meta:user-defined>
    <meta:user-defined meta:name="DCTERMS.W3CDTF/OVERHEIDop.jaargang">2023</meta:user-defined>
    <meta:user-defined meta:name="OVERHEIDop.publicationIssue">503266</meta:user-defined>
    <meta:user-defined meta:name="OVERHEIDop.GmbID/DC.identifier">gmb-2023-503266</meta:user-defined>
    <meta:user-defined meta:name="OVERHEIDop.versieInformatie"/>
  </office:meta>
</office:document-meta>
</file>