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Keersop 1 5561TA Riethoven, (her)bouwen van een bedrijfs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
</text:p>
            <text:p text:style-name="common-al">
Nr.: 17242169
</text:p>
            <text:p text:style-name="common-al">
Datum ontvangst: 22-11-2023
</text:p>
            <text:p text:style-name="common-al">
Omschrijving: Keersop 1 5561TA Riethoven, (her)bouwen van een bedrijfswoning
</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502680</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680</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2680</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2169</meta:user-defined>
    <meta:user-defined meta:name="DCTERMS.abstract">(her)bouwen van een bedrijfswoning</meta:user-defined>
    <dc:language>nl</dc:language>
    <meta:user-defined meta:name="OVERHEIDop.locatietype/OVERHEIDop.gebiedsmarkering">Punt</meta:user-defined>
    <meta:user-defined meta:name="DC.title">Ingekomen aanvraag omgevingsvergunning, Keersop 1 5561TA Riethoven, (her)bouwen van een bedrijfswoning</meta:user-defined>
    <meta:user-defined meta:name="DCTERMS.W3CDTF/DCTERMS.available">2023-11-24</meta:user-defined>
    <meta:user-defined meta:name="DCTERMS.W3CDTF/OVERHEIDop.jaargang">2023</meta:user-defined>
    <meta:user-defined meta:name="OVERHEIDop.publicationIssue">502680</meta:user-defined>
    <meta:user-defined meta:name="OVERHEIDop.GmbID/DC.identifier">gmb-2023-502680</meta:user-defined>
    <meta:user-defined meta:name="OVERHEIDop.versieInformatie"/>
  </office:meta>
</office:document-meta>
</file>