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en het bouwen van een dakkapel op het voordakvlak, Prinses Margrietlaan 2 te De Meern,  HZ_WABO-23-331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inses Margrietlaan 2 te De Meern</text:p>
            <text:p text:style-name="common-al">HZ_WABO-23-33107</text:p>
            <text:p text:style-name="common-al">Toelichting: het bouwen van een dakopbouw en het bouwen van een dakkapel op het voordakvlak</text:p>
            <text:p text:style-name="common-al">Datum besluit: 21 november 2023</text:p>
            <text:p text:style-name="common-al">Startdatum bezwaartermijn: 23 nov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02228</text:span><text:line-break/><text:date style:data-style-name="dag" text:fixed="true" text:date-value="2023-11-24"/><text:line-break/><text:date style:data-style-name="jaar" text:fixed="true" text:date-value="2023-1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2228</text:span><text:date style:data-style-name="nicedate" text:fixed="true" text:date-value="2023-1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2228</text:span><text:date style:data-style-name="nicedate" text:fixed="true" text:date-value="2023-1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en het bouwen van een dakkapel op het voordakvlak, Prinses Margrietlaan 2 te De Meern,  HZ_WABO-23-33107</meta:user-defined>
    <meta:user-defined meta:name="DCTERMS.W3CDTF/DCTERMS.available">2023-11-24</meta:user-defined>
    <meta:user-defined meta:name="DCTERMS.W3CDTF/OVERHEIDop.jaargang">2023</meta:user-defined>
    <meta:user-defined meta:name="OVERHEIDop.externeBijlage">ALG - Aanvraagdocument  publiceerbaar-A|exb-2023-55308</meta:user-defined>
    <meta:user-defined meta:name="OVERHEIDop.externeBijlage">Besluit omgevingsvergunning publiceerbaar|exb-2023-55309</meta:user-defined>
    <meta:user-defined meta:name="OVERHEIDop.publicationIssue">502228</meta:user-defined>
    <meta:user-defined meta:name="OVERHEIDop.GmbID/DC.identifier">gmb-2023-502228</meta:user-defined>
    <meta:user-defined meta:name="OVERHEIDop.versieInformatie"/>
  </office:meta>
</office:document-meta>
</file>