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woonhuis, Riethermsteeg 50, 7544 RC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last-al">
            <text:span text:style-name="nadrukvet">Riethermsteeg 50</text:span> (0153Z2023112200001): het bouwen van een woonhuis (ingediend d.d. 21 nov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502156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156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156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4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12200001</meta:user-defined>
    <meta:user-defined meta:name="DCTERMS.abstract">Projectomschrijving: , Toelichting: -</meta:user-defined>
    <dc:language>nl</dc:language>
    <meta:user-defined meta:name="OVERHEIDop.locatietype/OVERHEIDop.gebiedsmarkering">Punt</meta:user-defined>
    <meta:user-defined meta:name="DC.title">Aanvraag voor het bouwen van een woonhuis, Riethermsteeg 50, 7544 RC Enschede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2156</meta:user-defined>
    <meta:user-defined meta:name="OVERHEIDop.GmbID/DC.identifier">gmb-2023-502156</meta:user-defined>
    <meta:user-defined meta:name="OVERHEIDop.versieInformatie"/>
  </office:meta>
</office:document-meta>
</file>