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tijdelijke units voor de spoedeisende hulp, Soestwetering 1 te Utrecht,  HZ_WABO-23-294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estwetering 1 te Utrecht</text:p>
            <text:p text:style-name="common-al">HZ_WABO-23-29476</text:p>
            <text:p text:style-name="common-al">Toelichting: het bouwen van tijdelijke units voor de spoedeisende hulp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2043</text:span><text:line-break/><text:date style:data-style-name="dag" text:fixed="true" text:date-value="2023-11-24"/><text:line-break/><text:date style:data-style-name="jaar" text:fixed="true" text:date-value="2023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2043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2043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tijdelijke units voor de spoedeisende hulp, Soestwetering 1 te Utrecht,  HZ_WABO-23-29476</meta:user-defined>
    <meta:user-defined meta:name="DCTERMS.W3CDTF/DCTERMS.available">2023-11-24</meta:user-defined>
    <meta:user-defined meta:name="DCTERMS.W3CDTF/OVERHEIDop.jaargang">2023</meta:user-defined>
    <meta:user-defined meta:name="OVERHEIDop.publicationIssue">502043</meta:user-defined>
    <meta:user-defined meta:name="OVERHEIDop.GmbID/DC.identifier">gmb-2023-502043</meta:user-defined>
    <meta:user-defined meta:name="OVERHEIDop.versieInformatie"/>
  </office:meta>
</office:document-meta>
</file>