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Verlengen behandeltermijn regulier, Nobelstraat 11A 1, 2 en 3 en 11C 1, 2 en 3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de woningen en kantoren Nobelstraat 11A 1, 2 en 3 en 11C 1, 2 en 3 door het maken van balkons en het wijzigen van de toegang aan de achtergevel</text:p>
            <text:p text:style-name="common-al"/>
            <text:p text:style-name="common-al">Ons kenmerk: 202326325</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Nobelstraat 11A 1, 2 en 3 en 11C 1, 2 en 3 </text:p>
            <text:p text:style-name="tussenkopcur">
            <text:span text:style-name="nadrukvet">Datum bekendmaking besluit:</text:span>
          </text:p>
            <text:p text:style-name="common-al">21 november 2023</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501152</text:span><text:line-break/><text:date style:data-style-name="dag" text:fixed="true" text:date-value="2023-11-23"/><text:line-break/><text:date style:data-style-name="jaar" text:fixed="true" text:date-value="2023-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152</text:span><text:date style:data-style-name="nicedate" text:fixed="true" text:date-value="2023-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152</text:span><text:date style:data-style-name="nicedate" text:fixed="true" text:date-value="2023-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26325/8829202</meta:user-defined>
    <meta:user-defined meta:name="DCTERMS.abstract">Het veranderen van de woningen en kantoren Nobelstraat 11A 1, 2 en 3 en 11C 1, 2 en 3 door het maken van balkons en het wijzigen van de toegang aan de achtergevel</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mgevingsvergunning - Verlengen behandeltermijn regulier, Nobelstraat 11A 1, 2 en 3 en 11C 1, 2 en 3  te Den Haag</meta:user-defined>
    <meta:user-defined meta:name="DCTERMS.W3CDTF/DCTERMS.available">2023-11-23</meta:user-defined>
    <meta:user-defined meta:name="DCTERMS.W3CDTF/OVERHEIDop.jaargang">2023</meta:user-defined>
    <meta:user-defined meta:name="OVERHEIDop.publicationIssue">501152</meta:user-defined>
    <meta:user-defined meta:name="OVERHEIDop.GmbID/DC.identifier">gmb-2023-501152</meta:user-defined>
    <meta:user-defined meta:name="OVERHEIDop.versieInformatie"/>
  </office:meta>
</office:document-meta>
</file>