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steiger in het water, Jacques Offenbachplantsoen 24  te Utrecht,  HZ_WABO-22-421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cques Offenbachplantsoen 24  te Utrecht</text:p>
            <text:p text:style-name="common-al">HZ_WABO-22-42198</text:p>
            <text:p text:style-name="common-al">Toelichting: het bouwen van een steiger in het water</text:p>
            <text:p text:style-name="common-al">Datum besluit: 1 februari 2023</text:p>
            <text:p text:style-name="common-al">Startdatum bezwaartermijn: 3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098</text:span><text:line-break/><text:date style:data-style-name="dag" text:fixed="true" text:date-value="2023-02-06"/><text:line-break/><text:date style:data-style-name="jaar" text:fixed="true" text:date-value="2023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98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98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steiger in het water, Jacques Offenbachplantsoen 24  te Utrecht,  HZ_WABO-22-42198</meta:user-defined>
    <meta:user-defined meta:name="DCTERMS.W3CDTF/DCTERMS.available">2023-02-06</meta:user-defined>
    <meta:user-defined meta:name="DCTERMS.W3CDTF/OVERHEIDop.jaargang">2023</meta:user-defined>
    <meta:user-defined meta:name="OVERHEIDop.externeBijlage">Publiceerbaar-A|exb-2023-5572</meta:user-defined>
    <meta:user-defined meta:name="OVERHEIDop.externeBijlage">Besluit omgevingsvergunning publiceerbaar|exb-2023-5573</meta:user-defined>
    <meta:user-defined meta:name="OVERHEIDop.publicationIssue">50098</meta:user-defined>
    <meta:user-defined meta:name="OVERHEIDop.GmbID/DC.identifier">gmb-2023-50098</meta:user-defined>
    <meta:user-defined meta:name="OVERHEIDop.versieInformatie"/>
  </office:meta>
</office:document-meta>
</file>