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bouwen van 3 vrijstaande woningen en 4 rijwoningen, Kleine Hagen 20, 20a, 22, 22a, 24, 26, 28 (voorlopige adressen) 8055RC Laag Zuthem 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0177ESUITE627352023</text:p>
            <text:p text:style-name="common-al">
            <text:span text:style-name="nadrukvet">Ingekomen:</text:span> 20-11-2023</text:p>
            <text:p text:style-name="common-al">
            <text:span text:style-name="nadrukvet">Locatie:</text:span> Kleine Hagen 20, 20a, 22, 22a, 24, 26, 28 (voorlopige adressen) 8055RC Laag Zuthem </text:p>
            <text:p text:style-name="common-al">
            <text:span text:style-name="nadrukvet">Projectomschrijving:</text:span> het bouwen van 3 vrijstaande woningen en 4 rijwoningen</text:p>
            <text:p text:style-name="last-al">De vergunningaanvraag kunt u op aanvraag inzien, stuur hiervoor een e-mail naar <text:a xlink:href="omgevingsloket@raalte.nl" xlink:type="simple">omgevingsloket@raalte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500858</text:span><text:line-break/><text:date style:data-style-name="dag" text:fixed="true" text:date-value="2023-11-23"/><text:line-break/><text:date style:data-style-name="jaar" text:fixed="true" text:date-value="2023-1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0858</text:span><text:date style:data-style-name="nicedate" text:fixed="true" text:date-value="2023-1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0858</text:span><text:date style:data-style-name="nicedate" text:fixed="true" text:date-value="2023-1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2/xml/MC-DRP-OmgevingsvergunningAanvraa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77ESUITE627352023</meta:user-defined>
    <meta:user-defined meta:name="DCTERMS.abstract">het bouwen van 3 vrijstaande woningen en 4 rijwoning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Aanvraag omgevingsvergunning, het bouwen van 3 vrijstaande woningen en 4 rijwoningen, Kleine Hagen 20, 20a, 22, 22a, 24, 26, 28 (voorlopige adressen) 8055RC Laag Zuthem</meta:user-defined>
    <meta:user-defined meta:name="DCTERMS.W3CDTF/DCTERMS.available">2023-11-23</meta:user-defined>
    <meta:user-defined meta:name="DCTERMS.W3CDTF/OVERHEIDop.jaargang">2023</meta:user-defined>
    <meta:user-defined meta:name="OVERHEIDop.publicationIssue">500858</meta:user-defined>
    <meta:user-defined meta:name="OVERHEIDop.GmbID/DC.identifier">gmb-2023-500858</meta:user-defined>
    <meta:user-defined meta:name="OVERHEIDop.versieInformatie"/>
  </office:meta>
</office:document-meta>
</file>