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rmandwarsstraat 1-91, in de gemeenschappelijke fietsenstallin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urmandwarsstraat 1-91, in de gemeenschappelijke fietsenstalling Amsterdam</text:p>
            <text:p text:style-name="common-al">Omschrijving: kappen van een boom</text:p>
            <text:p text:style-name="common-al">Besluit: Verleend</text:p>
            <text:p text:style-name="common-al">Verzonden naar aanvrager op: 21-11-2023</text:p>
            <text:p text:style-name="common-al">Zaaknummer: Z2023-O005128</text:p>
            <text:p text:style-name="common-al">OLO nummer: 8176651</text:p>
            <text:p text:style-name="common-al">Het besluit en bijbehorende stukken kunt u per e-mail ontvangen. Stuur een verzoek naar <text:a xlink:href="mailto:stadsloket.oost.vergunningen.dvl@amsterdam.nl?Subject=Dossiernummer Z2023-O005128" xlink:type="simple">stadsloket.oost.vergunningen.dvl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0803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80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80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O005128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rmandwarsstraat 1-91, in de gemeenschappelijke fietsenstalling Amsterdam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803</meta:user-defined>
    <meta:user-defined meta:name="OVERHEIDop.GmbID/DC.identifier">gmb-2023-500803</meta:user-defined>
    <meta:user-defined meta:name="OVERHEIDop.versieInformatie"/>
  </office:meta>
</office:document-meta>
</file>