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verdieping op de woning, Lakenvelderstraat 31 te Utrecht,  HZ_WABO-23-326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kenvelderstraat 31 te Utrecht</text:p>
            <text:p text:style-name="common-al">HZ_WABO-23-32663</text:p>
            <text:p text:style-name="common-al">Toelichting: het bouwen van een verdiepin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480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80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80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verdieping op de woning, Lakenvelderstraat 31 te Utrecht,  HZ_WABO-23-32663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480</meta:user-defined>
    <meta:user-defined meta:name="OVERHEIDop.GmbID/DC.identifier">gmb-2023-500480</meta:user-defined>
    <meta:user-defined meta:name="OVERHEIDop.versieInformatie"/>
  </office:meta>
</office:document-meta>
</file>