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aanbouw op de begane grond en 2e verdeping, Leo Fallplantsoen 30 te Utrecht,  HZ_WABO-23-310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eo Fallplantsoen 30 te Utrecht</text:p>
            <text:p text:style-name="common-al">HZ_WABO-23-31065</text:p>
            <text:p text:style-name="common-al">Toelichting: het bouwen van een aanbouw op de begane grond en 2e verdep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473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7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73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aanbouw op de begane grond en 2e verdeping, Leo Fallplantsoen 30 te Utrecht,  HZ_WABO-23-31065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473</meta:user-defined>
    <meta:user-defined meta:name="OVERHEIDop.GmbID/DC.identifier">gmb-2023-500473</meta:user-defined>
    <meta:user-defined meta:name="OVERHEIDop.versieInformatie"/>
  </office:meta>
</office:document-meta>
</file>