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op de woning, De Milan Viscontilaan 9 te De Meern,  HZ_WABO-23-330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9 te De Meern</text:p>
            <text:p text:style-name="common-al">HZ_WABO-23-33072</text:p>
            <text:p text:style-name="common-al">Toelichting: het bouwen van een derde bouwlaag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450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50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50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erde bouwlaag op de woning, De Milan Viscontilaan 9 te De Meern,  HZ_WABO-23-33072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450</meta:user-defined>
    <meta:user-defined meta:name="OVERHEIDop.GmbID/DC.identifier">gmb-2023-500450</meta:user-defined>
    <meta:user-defined meta:name="OVERHEIDop.versieInformatie"/>
  </office:meta>
</office:document-meta>
</file>