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Daslookstraat 28 te Utrecht,  HZ_WABO-22-381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slookstraat 28 te Utrecht</text:p>
            <text:p text:style-name="common-al">HZ_WABO-22-38182</text:p>
            <text:p text:style-name="common-al">Toelichting: het bouwen van een dakkapel aan de voorkant van de woning</text:p>
            <text:p text:style-name="common-al">Datum besluit: 1 februari 2023</text:p>
            <text:p text:style-name="common-al">Startdatum bezwaartermijn: 2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933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33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33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Daslookstraat 28 te Utrecht,  HZ_WABO-22-38182</meta:user-defined>
    <meta:user-defined meta:name="DCTERMS.W3CDTF/DCTERMS.available">2023-02-06</meta:user-defined>
    <meta:user-defined meta:name="DCTERMS.W3CDTF/OVERHEIDop.jaargang">2023</meta:user-defined>
    <meta:user-defined meta:name="OVERHEIDop.externeBijlage">Aanvraagdocument  publiceerbaar-A|exb-2023-5545</meta:user-defined>
    <meta:user-defined meta:name="OVERHEIDop.externeBijlage">Besluit omgevingsvergunning publiceerbaar|exb-2023-5546</meta:user-defined>
    <meta:user-defined meta:name="OVERHEIDop.publicationIssue">49933</meta:user-defined>
    <meta:user-defined meta:name="OVERHEIDop.GmbID/DC.identifier">gmb-2023-49933</meta:user-defined>
    <meta:user-defined meta:name="OVERHEIDop.versieInformatie"/>
  </office:meta>
</office:document-meta>
</file>