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, Daendelsstraat 42 te Utrecht,  HZ_WABO-22-446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endelsstraat 42 te Utrecht</text:p>
            <text:p text:style-name="common-al">HZ_WABO-22-44626</text:p>
            <text:p text:style-name="common-al">Toelichting: het bouwen van een dakkapel aan de voorkant van de woning</text:p>
            <text:p text:style-name="common-al">Datum besluit: 31 januari 2023</text:p>
            <text:p text:style-name="common-al">Startdatum bezwaartermijn: 2 febr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9915</text:span><text:line-break/><text:date style:data-style-name="dag" text:fixed="true" text:date-value="2023-02-06"/><text:line-break/><text:date style:data-style-name="jaar" text:fixed="true" text:date-value="2023-0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915</text:span><text:date style:data-style-name="nicedate" text:fixed="true" text:date-value="2023-0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915</text:span><text:date style:data-style-name="nicedate" text:fixed="true" text:date-value="2023-0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, Daendelsstraat 42 te Utrecht,  HZ_WABO-22-44626</meta:user-defined>
    <meta:user-defined meta:name="DCTERMS.W3CDTF/DCTERMS.available">2023-02-06</meta:user-defined>
    <meta:user-defined meta:name="DCTERMS.W3CDTF/OVERHEIDop.jaargang">2023</meta:user-defined>
    <meta:user-defined meta:name="OVERHEIDop.externeBijlage">Publiceerbaar-A|exb-2023-5543</meta:user-defined>
    <meta:user-defined meta:name="OVERHEIDop.externeBijlage">Besluit omgevingsvergunning publiceerbaar|exb-2023-5544</meta:user-defined>
    <meta:user-defined meta:name="OVERHEIDop.publicationIssue">49915</meta:user-defined>
    <meta:user-defined meta:name="OVERHEIDop.GmbID/DC.identifier">gmb-2023-49915</meta:user-defined>
    <meta:user-defined meta:name="OVERHEIDop.versieInformatie"/>
  </office:meta>
</office:document-meta>
</file>