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0022 Hulsbergstraat 47 te Tilburg, bouwen van een bijgebouw met overkapping bij de woning, verzonden 2 februari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</text:span>
            <text:span text:style-name="nadrukcur">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3-00022 - B - Hulsbergstraat 47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9892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892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892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0022 Hulsbergstraat 47 te Tilburg, bouwen van een bijgebouw met overkapping bij de woning, verzonden 2 februari 2023.</meta:user-defined>
    <meta:user-defined meta:name="DCTERMS.W3CDTF/DCTERMS.available">2023-02-06</meta:user-defined>
    <meta:user-defined meta:name="DCTERMS.W3CDTF/OVERHEIDop.jaargang">2023</meta:user-defined>
    <meta:user-defined meta:name="OVERHEIDop.publicationIssue">49892</meta:user-defined>
    <meta:user-defined meta:name="OVERHEIDop.GmbID/DC.identifier">gmb-2023-49892</meta:user-defined>
    <meta:user-defined meta:name="OVERHEIDop.versieInformatie"/>
  </office:meta>
</office:document-meta>
</file>