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uinmuur, Nieuwegracht 109 te Utrecht,  HZ_WABO-22-40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gracht 109 te Utrecht</text:p>
            <text:p text:style-name="common-al">HZ_WABO-22-40252</text:p>
            <text:p text:style-name="common-al">Toelichting: het bouwen van een tuinmuur</text:p>
            <text:p text:style-name="common-al">Datum besluit: 31 januari 2023</text:p>
            <text:p text:style-name="common-al">Startdatum bezwaartermijn: 2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782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82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82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uinmuur, Nieuwegracht 109 te Utrecht,  HZ_WABO-22-40252</meta:user-defined>
    <meta:user-defined meta:name="DCTERMS.W3CDTF/DCTERMS.available">2023-02-06</meta:user-defined>
    <meta:user-defined meta:name="DCTERMS.W3CDTF/OVERHEIDop.jaargang">2023</meta:user-defined>
    <meta:user-defined meta:name="OVERHEIDop.externeBijlage">Publiceerbaar-A|exb-2023-5507</meta:user-defined>
    <meta:user-defined meta:name="OVERHEIDop.externeBijlage">Besluit omgevingsvergunning publiceerbaar|exb-2023-5508</meta:user-defined>
    <meta:user-defined meta:name="OVERHEIDop.publicationIssue">49782</meta:user-defined>
    <meta:user-defined meta:name="OVERHEIDop.GmbID/DC.identifier">gmb-2023-49782</meta:user-defined>
    <meta:user-defined meta:name="OVERHEIDop.versieInformatie"/>
  </office:meta>
</office:document-meta>
</file>