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fwijken van het bestemmingsplan voor het bouwen van een bijgebouw aan Evenheuvel 1 5688LZ Oir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ontvangen. De vergunning is aangevraagd voor het afwijken van het bestemmingsplan voor het bouwen van een bijgebouw aan Evenheuvel 1 5688LZ Oirschot. Het kenmerk van de gemeente voor deze zaak is 082348144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6-11-2023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497732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732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732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2348144</meta:user-defined>
    <meta:user-defined meta:name="DCTERMS.abstract">afwijken van het bestemmingsplan voor het bouwen van een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afwijken van het bestemmingsplan voor het bouwen van een bijgebouw aan Evenheuvel 1 5688LZ Oirschot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7732</meta:user-defined>
    <meta:user-defined meta:name="OVERHEIDop.GmbID/DC.identifier">gmb-2023-497732</meta:user-defined>
    <meta:user-defined meta:name="OVERHEIDop.versieInformatie"/>
  </office:meta>
</office:document-meta>
</file>