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kadastrale gemeente Leeuwarden, sectie G, perceelnummer 403 (Zwette kavel G4474), (11059800) bouwen van een nieuwe vestiging voor de Technische Unie, einddatum 29-12-202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97585</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585</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585</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2/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Punt</meta:user-defined>
    <meta:user-defined meta:name="DC.title">Verdaagde aangevraagde vergunning kadastrale gemeente Leeuwarden, sectie G, perceelnummer 403 (Zwette kavel G4474), (11059800) bouwen van een nieuwe vestiging voor de Technische Unie, einddatum 29-12-2023.</meta:user-defined>
    <meta:user-defined meta:name="DCTERMS.W3CDTF/DCTERMS.available">2023-11-22</meta:user-defined>
    <meta:user-defined meta:name="DCTERMS.W3CDTF/OVERHEIDop.jaargang">2023</meta:user-defined>
    <meta:user-defined meta:name="OVERHEIDop.publicationIssue">497585</meta:user-defined>
    <meta:user-defined meta:name="OVERHEIDop.GmbID/DC.identifier">gmb-2023-497585</meta:user-defined>
    <meta:user-defined meta:name="OVERHEIDop.versieInformatie"/>
  </office:meta>
</office:document-meta>
</file>