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Kennisgeving ingevolge het Besluit mobiel breken bouw en sloopafval, Witte de Withstraat 61 t/m 91 (oneven), 9675 BR Winscho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Oldambt, gelet op artikel 4.3 Besluit mobiel breken bouw en sloopafval, maken bekend dat een kennisgeving ingevolge het genoemde Besluit is ingediend door de Scheffer Groep. Het betreft een melding voor het mobiel breken van circa 2.000 ton puin op de locatie, Witte de Withstraat 61 t/m 91 (oneven), 9675 BR Winschoten. De werkzaamheden vinden plaats in de periode 18 december 2023 tot uiterlijk 31 januari 2024 (en duren maximaal twee werkdagen). De melding, bijbehorende stukken en behandelingsbrief zijn in te zien op het gemeentehuis te Winschoten.</text:p>
            <text:p text:style-name="common-al"/>
            <text:p text:style-name="common-al">Winschoten, 22 november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497560</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560</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560</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2/xml/MC-DRP-Omgevmelding-Web-ZM.xml</meta:user-defined>
    <meta:user-defined meta:name="OVERHEID.Gemeente/DC.creator">Oldambt</meta:user-defined>
    <meta:user-defined meta:name="OVERHEIDop.Rubriek/DC.type">omgevingsmeld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slopen</meta:user-defined>
    <dc:language>nl</dc:language>
    <meta:user-defined meta:name="OVERHEIDop.locatietype/OVERHEIDop.gebiedsmarkering">Adres</meta:user-defined>
    <meta:user-defined meta:name="DC.title">Gemeente Oldambt, Kennisgeving ingevolge het Besluit mobiel breken bouw en sloopafval, Witte de Withstraat 61 t/m 91 (oneven), 9675 BR Winschoten</meta:user-defined>
    <meta:user-defined meta:name="DCTERMS.W3CDTF/DCTERMS.available">2023-11-22</meta:user-defined>
    <meta:user-defined meta:name="DCTERMS.W3CDTF/OVERHEIDop.jaargang">2023</meta:user-defined>
    <meta:user-defined meta:name="OVERHEIDop.publicationIssue">497560</meta:user-defined>
    <meta:user-defined meta:name="OVERHEIDop.GmbID/DC.identifier">gmb-2023-497560</meta:user-defined>
    <meta:user-defined meta:name="OVERHEIDop.versieInformatie"/>
  </office:meta>
</office:document-meta>
</file>