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bouwen/plaatsen kleine windmolen, Verlengde Hoofdweg 4, 9687 PG Nieuw Beerta</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15/11/2023, bouwen/plaatsen kleine windmolen, Verlengde Hoofdweg 4, 9687 PG Nieuw Beerta.</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22 november 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497487</text:span><text:line-break/><text:date style:data-style-name="dag" text:fixed="true" text:date-value="2023-11-22"/><text:line-break/><text:date style:data-style-name="jaar" text:fixed="true" text:date-value="2023-1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7487</text:span><text:date style:data-style-name="nicedate" text:fixed="true" text:date-value="2023-1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7487</text:span><text:date style:data-style-name="nicedate" text:fixed="true" text:date-value="2023-1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3/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Natuur en milieu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Oldambt, verleende omgevingsvergunning, bouwen/plaatsen kleine windmolen, Verlengde Hoofdweg 4, 9687 PG Nieuw Beerta</meta:user-defined>
    <meta:user-defined meta:name="DCTERMS.W3CDTF/DCTERMS.available">2023-11-22</meta:user-defined>
    <meta:user-defined meta:name="DCTERMS.W3CDTF/OVERHEIDop.jaargang">2023</meta:user-defined>
    <meta:user-defined meta:name="OVERHEIDop.publicationIssue">497487</meta:user-defined>
    <meta:user-defined meta:name="OVERHEIDop.GmbID/DC.identifier">gmb-2023-497487</meta:user-defined>
    <meta:user-defined meta:name="OVERHEIDop.versieInformatie"/>
  </office:meta>
</office:document-meta>
</file>