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 mobiel breken bouw- en sloopafval, Vierpaardjes 48 tot en met 64, 5915XX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enlo maakt bekend dat de volgende melding in het kader van het Besluit mobiel breken bouw- en sloopafval is ontvangen en afgerond:</text:p>
            <text:p text:style-name="common-al">
            <text:span text:style-name="nadrukvet">Vierpaardjes 48 tot en met 64, 5915XX Venlo</text:span>
          </text:p>
            <text:p text:style-name="common-al">Voor het mobiel breken van steenachtig materiaal</text:p>
            <text:p text:style-name="common-al">Afrondingsbrief verzonden op 20 november 2023</text:p>
            <text:p text:style-name="common-al">Kenmerk Z2023-01877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Aan het inzien van deze stukken zijn geen kosten verbonden.</text:p>
            <text:p text:style-name="common-al">
            <text:span text:style-name="nadrukvet">Bezwaar/beroep</text:span>
          </text:p>
            <text:p text:style-name="last-al">Tegen het afhandelen van deze melding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497417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417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417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7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3-01877</meta:user-defined>
    <meta:user-defined meta:name="DCTERMS.abstract">Betreft: Melding op locatie Vierpaardjes 48 t/m 64, 5915XX Ven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ntvangst melding mobiel breken bouw- en sloopafval, Vierpaardjes 48 tot en met 64, 5915XX Venlo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7417</meta:user-defined>
    <meta:user-defined meta:name="OVERHEIDop.GmbID/DC.identifier">gmb-2023-497417</meta:user-defined>
    <meta:user-defined meta:name="OVERHEIDop.versieInformatie"/>
  </office:meta>
</office:document-meta>
</file>